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055in" fo:text-indent="0.1666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line-height="0.2777in" fo:margin-right="-0.1152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9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20pt"/>
    </style:style>
    <style:style style:name="T10" style:parent-style-name="預設段落字型" style:family="text">
      <style:text-properties style:font-name-asian="標楷體" style:font-size-complex="20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ableColumn15" style:family="table-column">
      <style:table-column-properties style:column-width="1.3541in" style:use-optimal-column-width="false"/>
    </style:style>
    <style:style style:name="TableColumn16" style:family="table-column">
      <style:table-column-properties style:column-width="0.7041in" style:use-optimal-column-width="false"/>
    </style:style>
    <style:style style:name="TableColumn17" style:family="table-column">
      <style:table-column-properties style:column-width="1.2652in" style:use-optimal-column-width="false"/>
    </style:style>
    <style:style style:name="TableColumn18" style:family="table-column">
      <style:table-column-properties style:column-width="0.75in" style:use-optimal-column-width="false"/>
    </style:style>
    <style:style style:name="TableColumn19" style:family="table-column">
      <style:table-column-properties style:column-width="0.9236in" style:use-optimal-column-width="false"/>
    </style:style>
    <style:style style:name="TableColumn20" style:family="table-column">
      <style:table-column-properties style:column-width="0.4506in" style:use-optimal-column-width="false"/>
    </style:style>
    <style:style style:name="TableColumn21" style:family="table-column">
      <style:table-column-properties style:column-width="2.0104in" style:use-optimal-column-width="false"/>
    </style:style>
    <style:style style:name="Table14" style:family="table">
      <style:table-properties style:width="7.4583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-asian="標楷體" fo:font-weight="bold" style:font-weight-asian="bold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-asian="標楷體" fo:font-weight="bold" style:font-weight-asian="bold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" style:parent-style-name="預設段落字型" style:family="text">
      <style:text-properties style:font-name-asian="標楷體" fo:font-weight="bold" style:font-weight-asian="bold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777in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1" style:parent-style-name="預設段落字型" style:family="text">
      <style:text-properties style:font-name-asian="標楷體" fo:font-weight="bold" style:font-weight-asian="bold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54" style:family="table-row">
      <style:table-row-properties style:min-row-height="1.2743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05in" fo:line-height="0.2777in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0" style:family="table-row">
      <style:table-row-properties style:min-row-height="0.5333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 fo:margin-left="-0.0986in" fo:text-indent="0.087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63" style:parent-style-name="內文" style:family="paragraph">
      <style:paragraph-properties fo:text-align="center" fo:line-height="0.2777in" fo:margin-left="-0.0986in" fo:text-indent="0.087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64" style:parent-style-name="內文" style:family="paragraph">
      <style:paragraph-properties fo:text-align="center" fo:line-height="0.2777in"/>
    </style:style>
    <style:style style:name="T65" style:parent-style-name="預設段落字型" style:family="text">
      <style:text-properties style:font-name-asian="標楷體" fo:font-weight="bold" style:font-weight-asian="bold" style:font-size-complex="14pt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style:font-size-complex="14pt"/>
    </style:style>
    <style:style style:name="T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-asian="標楷體" fo:font-weight="bold" style:font-weight-asian="bold" style:font-size-complex="14pt"/>
    </style:style>
    <style:style style:name="P70" style:parent-style-name="內文" style:family="paragraph">
      <style:paragraph-properties fo:text-align="center" fo:line-height="0.2777in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-asian="標楷體" fo:font-weight="bold" style:font-weight-asian="bold" style:font-size-complex="14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-asian="標楷體" fo:font-weight="bold" style:font-weight-asian="bold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84" style:parent-style-name="內文" style:family="paragraph">
      <style:paragraph-properties fo:text-align="end" fo:line-height="0.2777in"/>
      <style:text-properties style:font-name="標楷體" style:font-name-asian="標楷體" style:font-size-complex="12pt"/>
    </style:style>
    <style:style style:name="P85" style:parent-style-name="內文" style:family="paragraph">
      <style:paragraph-properties fo:text-align="end" fo:line-height="0.2777in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87" style:parent-style-name="內文" style:family="paragraph">
      <style:paragraph-properties fo:widows="2" fo:orphans="2" fo:text-align="center" fo:line-height="0.2777in" fo:margin-left="0.0006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8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90" style:parent-style-name="內文" style:family="paragraph">
      <style:paragraph-properties fo:line-height="0.2777in" fo:margin-right="-0.1152in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93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20pt"/>
    </style:style>
    <style:style style:name="T94" style:parent-style-name="預設段落字型" style:family="text">
      <style:text-properties style:font-name-asian="標楷體" style:font-size-complex="20pt"/>
    </style:style>
    <style:style style:name="T95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96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97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ableColumn99" style:family="table-column">
      <style:table-column-properties style:column-width="1.3541in" style:use-optimal-column-width="false"/>
    </style:style>
    <style:style style:name="TableColumn100" style:family="table-column">
      <style:table-column-properties style:column-width="0.7201in" style:use-optimal-column-width="false"/>
    </style:style>
    <style:style style:name="TableColumn101" style:family="table-column">
      <style:table-column-properties style:column-width="1.2493in" style:use-optimal-column-width="false"/>
    </style:style>
    <style:style style:name="TableColumn102" style:family="table-column">
      <style:table-column-properties style:column-width="0.75in" style:use-optimal-column-width="false"/>
    </style:style>
    <style:style style:name="TableColumn103" style:family="table-column">
      <style:table-column-properties style:column-width="0.9236in" style:use-optimal-column-width="false"/>
    </style:style>
    <style:style style:name="TableColumn104" style:family="table-column">
      <style:table-column-properties style:column-width="0.4506in" style:use-optimal-column-width="false"/>
    </style:style>
    <style:style style:name="TableColumn105" style:family="table-column">
      <style:table-column-properties style:column-width="2.0104in" style:use-optimal-column-width="false"/>
    </style:style>
    <style:style style:name="Table98" style:family="table">
      <style:table-properties style:width="7.4583in" fo:margin-left="0in" table:align="lef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09" style:parent-style-name="內文" style:family="paragraph">
      <style:paragraph-properties fo:text-align="center" fo:line-height="0.2777in"/>
    </style:style>
    <style:style style:name="T110" style:parent-style-name="預設段落字型" style:family="text">
      <style:text-properties style:font-name-asian="標楷體" fo:font-weight="bold" style:font-weight-asian="bold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9" style:parent-style-name="預設段落字型" style:family="text">
      <style:text-properties style:font-name-asian="標楷體" fo:font-weight="bold" style:font-weight-asian="bold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7" style:parent-style-name="預設段落字型" style:family="text">
      <style:text-properties style:font-name-asian="標楷體" fo:font-weight="bold" style:font-weight-asian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777in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5" style:parent-style-name="預設段落字型" style:family="text">
      <style:text-properties style:font-name-asian="標楷體" fo:font-weight="bold" style:font-weight-asian="bold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138" style:family="table-row">
      <style:table-row-properties style:min-row-height="1.2743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top="0.05in" fo:line-height="0.2777in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144" style:family="table-row">
      <style:table-row-properties style:min-row-height="0.5333in"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 fo:margin-left="-0.0986in" fo:text-indent="0.087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47" style:parent-style-name="內文" style:family="paragraph">
      <style:paragraph-properties fo:text-align="center" fo:line-height="0.2777in" fo:margin-left="-0.0986in" fo:text-indent="0.087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48" style:parent-style-name="內文" style:family="paragraph">
      <style:paragraph-properties fo:text-align="center" fo:line-height="0.2777in"/>
    </style:style>
    <style:style style:name="T149" style:parent-style-name="預設段落字型" style:family="text">
      <style:text-properties style:font-name-asian="標楷體" fo:font-weight="bold" style:font-weight-asian="bold" style:font-size-complex="14pt"/>
    </style:style>
    <style:style style:name="T1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-asian="標楷體" fo:font-weight="bold" style:font-weight-asian="bold" style:font-size-complex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style:font-size-complex="14pt"/>
    </style:style>
    <style:style style:name="P154" style:parent-style-name="內文" style:family="paragraph">
      <style:paragraph-properties fo:text-align="center" fo:line-height="0.2777in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-asian="標楷體" fo:font-weight="bold" style:font-weight-asian="bold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66" style:parent-style-name="內文" style:family="paragraph">
      <style:paragraph-properties fo:text-align="end" fo:line-height="0.2777in" fo:margin-right="0.5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1312" draw:style-name="a0" draw:name="圖片 2" text:anchor-type="paragraph" svg:x="0.47778in" svg:y="0.4625in" svg:width="1.06389in" svg:height="0.57778in" style:rel-width="scale" style:rel-height="scale"><draw:image xlink:href="media/image1.png" xlink:type="simple" xlink:show="embed" xlink:actuate="onLoad"/><svg:title/><svg:desc/></draw:frame></text:span><text:span text:style-name="T3">南臺科技大學</text:span><text:span text:style-name="T4">南臺科技大學宿舍請假單</text:span><text:span text:style-name="T5">STUST Student Absence Form</text:span></text:p>
      <text:p text:style-name="P6"><text:span text:style-name="T7">□</text:span><text:span text:style-name="T8">防災避難演練</text:span><text:span text:style-name="T9">Dorm Evacuation Drill</text:span><text:span text:style-name="T10"><text:tab/></text:span><text:span text:style-name="T11"><text:s text:c="10"/></text:span><text:span text:style-name="T12"><text:tab/></text:span><text:span text:style-name="T13"><text:tab/><text:s text:c="5"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宿舍房號</text:p>
            <text:p text:style-name="P25"><text:span text:style-name="T26">Dorm Room No.</text:span>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<text:span text:style-name="T31">姓</text:span><text:span text:style-name="T32"><text:s text:c="2"/></text:span><text:span text:style-name="T33">名</text:span><text:span text:style-name="T34"><text:line-break/></text:span><text:span text:style-name="T35">Name</text:span>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<text:span text:style-name="T41">學號</text:span><text:span text:style-name="T42"><text:line-break/></text:span><text:span text:style-name="T43">Student</text:span><text:span text:style-name="T44"><text:s/>ID No.</text:span>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<text:span text:style-name="T49">班級</text:span><text:span text:style-name="T50"><text:line-break/></text:span><text:span text:style-name="T51">Department</text:span>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 table:number-columns-spanned="7">
            <text:p text:style-name="P56"><text:span text:style-name="T57">請假事由</text:span><text:span text:style-name="T58">(Reasons for absence)</text:span><text:span text:style-name="T5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指導老師</text:p>
            <text:p text:style-name="P63">（導師）</text:p>
            <text:p text:style-name="P64"><text:span text:style-name="T65">tutor</text:span><text:span text:style-name="T66">/</text:span><text:span text:style-name="T67">advising</text:span><text:span text:style-name="T68"><text:s/></text:span><text:span text:style-name="T69">professor</text:span></text:p>
            <text:p text:style-name="P70"><text:span text:style-name="T71">簽章</text:span><text:span text:style-name="T72"><text:s/></text:span><text:span text:style-name="T73">signature/</text:span><text:span text:style-name="T74"><text:line-break/></text:span><text:span text:style-name="T75">日期</text:span><text:span text:style-name="T76">date</text:span></text:p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>各宿舍輔導員簽章</text:p>
            <text:p text:style-name="P81">LSD Signature</text:p>
          </table:table-cell>
          <table:covered-table-cell/>
          <table:table-cell table:style-name="TableCell82">
            <text:p text:style-name="P83"/>
          </table:table-cell>
        </table:table-row>
      </table:table>
      <text:p text:style-name="P84">一位同學填寫一張(半頁)即可<text:s/></text:p>
      <text:p text:style-name="P85"><text:span text:style-name="T86">-----------------------------------------------</text:span></text:p>
      <text:p text:style-name="P87"><text:span text:style-name="T88">南臺科技大學宿舍請假單</text:span><text:span text:style-name="T89">STUST Student Absence Form<text:s/></text:span></text:p>
      <text:p text:style-name="P90"><text:span text:style-name="T91">□</text:span><text:span text:style-name="T92">防災避難演練</text:span><text:span text:style-name="T93">Dorm Evacuation Drill</text:span><text:span text:style-name="T94"><text:tab/></text:span><text:span text:style-name="T95"><text:s text:c="11"/></text:span><text:span text:style-name="T96"><text:tab/></text:span><text:span text:style-name="T97"><text:tab/><text:s text:c="5"/>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宿舍房號</text:p>
            <text:p text:style-name="P109"><text:span text:style-name="T110">Dorm Room No.</text:span>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><text:span text:style-name="T115">姓</text:span><text:span text:style-name="T116"><text:s text:c="2"/></text:span><text:span text:style-name="T117">名</text:span><text:span text:style-name="T118"><text:line-break/></text:span><text:span text:style-name="T119">Name</text:span>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</table:table-row>
        <table:table-row table:style-name="TableRow122">
          <table:table-cell table:style-name="TableCell123">
            <text:p text:style-name="P124"><text:span text:style-name="T125">學號</text:span><text:span text:style-name="T126"><text:line-break/></text:span><text:span text:style-name="T127">Student</text:span><text:span text:style-name="T128"><text:s/>ID No.</text:span></text:p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><text:span text:style-name="T133">班級</text:span><text:span text:style-name="T134"><text:line-break/></text:span><text:span text:style-name="T135">Department</text:span></text:p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 table:number-columns-spanned="7">
            <text:p text:style-name="P140"><text:span text:style-name="T141">請假事由</text:span><text:span text:style-name="T142">(Reasons for absence)</text:span><text:span text:style-name="T14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2">
            <text:p text:style-name="P146">指導老師</text:p>
            <text:p text:style-name="P147">（導師）</text:p>
            <text:p text:style-name="P148"><text:span text:style-name="T149">tutor</text:span><text:span text:style-name="T150">/</text:span><text:span text:style-name="T151">advising</text:span><text:span text:style-name="T152"><text:s/></text:span><text:span text:style-name="T153">professor</text:span></text:p>
            <text:p text:style-name="P154"><text:span text:style-name="T155">簽章<text:s/></text:span><text:span text:style-name="T156">signature/</text:span><text:span text:style-name="T157"><text:line-break/>日期</text:span><text:span text:style-name="T158">date</text:span></text:p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>各宿舍輔導員簽章</text:p>
            <text:p text:style-name="P163">LSD Signature</text:p>
          </table:table-cell>
          <table:covered-table-cell/>
          <table:table-cell table:style-name="TableCell164">
            <text:p text:style-name="P165"/>
          </table:table-cell>
        </table:table-row>
      </table:table>
      <text:p text:style-name="P166"><text:span text:style-name="T167"><text:s/></text:span><text:span text:style-name="T168">一位同學填寫一張</text:span><text:span text:style-name="T169">(</text:span><text:span text:style-name="T170">半頁</text:span><text:span text:style-name="T171">)</text:span><text:span text:style-name="T172">即可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apple-converted-space" style:display-name="apple-converted-spac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5513in" fo:margin-bottom="0.5513in" fo:margin-right="0.5513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UT</meta:initial-creator>
    <dc:creator>stust</dc:creator>
    <meta:creation-date>2026-09-08T02:40:00Z</meta:creation-date>
    <dc:date>2026-09-13T23:43:00Z</dc:date>
    <meta:template xlink:href="Normal" xlink:type="simple"/>
    <meta:editing-cycles>4</meta:editing-cycles>
    <meta:editing-duration>PT180S</meta:editing-duration>
    <meta:document-statistic meta:page-count="1" meta:paragraph-count="1" meta:word-count="91" meta:character-count="612" meta:row-count="4" meta:non-whitespace-character-count="522"/>
  </office:meta>
</office:document-meta>
</file>